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public:dienste:workadventure:maps"/><text:bookmark-start text:name="__RefHeading___maps_1"/><text:bookmark-start text:name="maps"/>maps<text:bookmark-end text:name="__RefHeading___maps_1"/><text:bookmark-end text:name="map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public:dienste:workadventure:maps</dc:title>
  </office:meta>
</office:document-meta>
</file>