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public:projekte:mailserver:userinfo"/><text:bookmark-start text:name="__RefHeading___userinfo_1"/><text:bookmark-start text:name="userinfo"/>userinfo<text:bookmark-end text:name="__RefHeading___userinfo_1"/><text:bookmark-end text:name="userinf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public:projekte:mailserver:userinfo</dc:title>
  </office:meta>
</office:document-meta>
</file>