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968e131b5a723181c7d0caf05bdeec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dienste:workadventure:maps"/><text:bookmark-start text:name="__RefHeading___karten_erstellen_1"/><text:bookmark-start text:name="karten_erstellen"/>Karten erstellen<text:bookmark-end text:name="__RefHeading___karten_erstellen_1"/><text:bookmark-end text:name="karten_erstellen"/></text:h>
      <text:p text:style-name="Text_20_body">Diese Anleitung ist leider noch nicht vollständig. Ausführlichere Anleitungen findest du hier: <text:a xlink:type="simple" xlink:href="https://howto.rc3.world/maps.html" text:style-name="Internet_20_link" text:visited-style-name="Visited_20_Internet_20_Link">rC3</text:a>, <text:a xlink:type="simple" xlink:href="https://workadventu.re/create-map.html" text:style-name="Internet_20_link" text:visited-style-name="Visited_20_Internet_20_Link">WorkAdventure</text:a></text:p>
      <text:h text:style-name="Heading_20_2" text:outline-level="2"><text:bookmark-start text:name="__RefHeading___getting_started_2"/><text:bookmark-start text:name="getting_started"/>Getting started<text:bookmark-end text:name="__RefHeading___getting_started_2"/><text:bookmark-end text:name="getting_started"/></text:h>
      <text:p text:style-name="Text_20_body">Bevor es ans Gestalten der Karten geht, solltest du dich mit folgender Software vertraut machen:</text:p>
      <text:list text:style-name="List_20_1" text:continue-numbering="false">
        <text:list-item>
          <text:p text:style-name="List_20_1_Content_First"> <text:a xlink:type="simple" xlink:href="https://www.mapeditor.org/" text:style-name="Internet_20_link" text:visited-style-name="Visited_20_Internet_20_Link">Tiled</text:a>: Dies ist er Karteneditor für WorkAdventure-Karten.</text:p>
        </text:list-item>
        <text:list-item>
          <text:p text:style-name="List_20_1_Content_Last"> <text:a xlink:type="simple" xlink:href="https://git-scm.com/" text:style-name="Internet_20_link" text:visited-style-name="Visited_20_Internet_20_Link">Git</text:a>: Besonders wenn du deine Karte(n) zusammen mit anderen gestalten willst, empfiehlt es sich, eine Versionsverwaltungssoftware wie Git zu verwenden (z.B. über das <text:a xlink:type="simple" xlink:href="https://gitlab.tu-ilmenau.de" text:style-name="Internet_20_link" text:visited-style-name="Visited_20_Internet_20_Link">Gitlab der Uni</text:a>). Alle Karten und dazugehörigen Assets (Bilder, Audio, …) werden in einem Repository verwaltet, verschiedene Versionen der Dateien werden gespeichert und jede Änderung kann zurückverfolgt werden. Darüber hinaus ist es sehr einfach, Repositories über eine URL mit anderen Leuten zu teilen. Wenn wir deine Karte über die FeM-Server hosten sollen, musst du ein <text:span text:style-name="Strong_20_Emphasis">öffentliches Git-Repository</text:span> verwenden.</text:p>
        </text:list-item>
      </text:list>
      <text:h text:style-name="Heading_20_2" text:outline-level="2"><text:bookmark-start text:name="__RefHeading___grundaufbau_einer_karte_3"/><text:bookmark-start text:name="grundaufbau_einer_karte"/>Grundaufbau einer Karte<text:bookmark-end text:name="__RefHeading___grundaufbau_einer_karte_3"/><text:bookmark-end text:name="grundaufbau_einer_karte"/></text:h>
      <text:h text:style-name="Heading_20_3" text:outline-level="3"><text:bookmark-start text:name="__RefHeading___tiles_4"/><text:bookmark-start text:name="tiles"/>Tiles<text:bookmark-end text:name="__RefHeading___tiles_4"/><text:bookmark-end text:name="tiles"/></text:h>
      <text:p text:style-name="Text_20_body"><draw:frame draw:style-name="mediaright" draw:name="Screenshot aus dem Tiled-Editor: mehrere übereinander gelegte Tiles in einem 32x32 Pixelraster Legend" text:anchor-type="paragraph" draw:z-index="0" svg:width="21.510625cm" style:rel-width="100%"><draw:text-box><text:p text:style-name="legendcenter"><draw:frame draw:style-name="mediaright" draw:name="Screenshot aus dem Tiled-Editor: mehrere übereinander gelegte Tiles in einem 32x32 Pixelraster" text:anchor-type="paragraph" draw:z-index="0" svg:width="21.510625cm" style:rel-width="100%" svg:height="13.758333333333cm" style:rel-height="scale"><draw:image xlink:href="Pictures/8968e131b5a723181c7d0caf05bdeec5.jpg" xlink:type="simple" xlink:show="embed" xlink:actuate="onLoad"/></draw:frame>Screenshot aus dem Tiled-Editor: mehrere übereinander gelegte Tiles in einem 32x32 Pixelraster</text:p></draw:text-box></draw:frame>
Jede Karte setzt sich aus kleinen quadratischen Feldern zusammen: den <text:span text:style-name="Source_20_Text">Tiles</text:span> (oder auch „Sprites“). Für WorkAdventure-Karten muss ein Tile <text:span text:style-name="Strong_20_Emphasis">32×32 Pixel</text:span> groß sein. Im Tiled-Editor kann man nun auf verschiedenen Ebenen Tiles aus einem Tileset platzieren. Ein <text:span text:style-name="Source_20_Text">Tileset</text:span> (oder auch „Sprite Atlas“) ist eine Bilddatei, in der mehrere Tiles aneinander gereiht gespeichert sind (idealerweise in kompakter Anordnung im PNG-Format).</text:p>
      <text:p text:style-name="Text_20_body">Tilesets können entweder selbst entworfen werden (z.B. mit Photoshop/Krita/Gimp/…) oder von diversen Webseiten heruntergeladen werden. <text:span text:style-name="Strong_20_Emphasis">Beachte dabei aber das Urheberrecht des Künstlers!</text:span></text:p>
      <text:h text:style-name="Heading_20_2" text:outline-level="2"><text:bookmark-start text:name="__RefHeading___copyright-hinweise_einbetten_5"/><text:bookmark-start text:name="copyright-hinweise_einbetten"/>Copyright-Hinweise einbetten<text:bookmark-end text:name="__RefHeading___copyright-hinweise_einbetten_5"/><text:bookmark-end text:name="copyright-hinweise_einbetten"/></text:h>
      <text:p text:style-name="Text_20_body">Du kannst und solltest Urheber von Assets, die du in deiner Karte verwendet hast, in einer Datei festhalten. Der Inhalt der Datei ist für Besucher der Karte über ein ©-Symbol aufrufbar und wird als gewöhnliche Textdatei in einem eingebettetem Fenster angezeigt.</text:p>
      <text:p text:style-name="Text_20_body">Voraussetzung ist, dass der Dateiname <text:span text:style-name="Source_20_Text">COPYRIGHT</text:span> (ohne Dateiendung) lau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dienste:workadventure:maps</dc:title>
  </office:meta>
</office:document-meta>
</file>