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ecebc38d79c8eb7c7e80d377d684f7.png"/>
  <manifest:file-entry manifest:media-type="image/png" manifest:full-path="Pictures/43a5f3a583a0415b227d57dda2ef40d4.png"/>
  <manifest:file-entry manifest:media-type="image/png" manifest:full-path="Pictures/5daae648555ee7610f2dffe2cd5c9b44.png"/>
  <manifest:file-entry manifest:media-type="image/png" manifest:full-path="Pictures/8ad41a4e9dd6e0e18eae6d9f8be43236.png"/>
  <manifest:file-entry manifest:media-type="image/png" manifest:full-path="Pictures/9ece60f3887542ee5eaf098797321321.png"/>
  <manifest:file-entry manifest:media-type="image/png" manifest:full-path="Pictures/310b640b17a13c3e48d4a149472f9391.png"/>
  <manifest:file-entry manifest:media-type="image/png" manifest:full-path="Pictures/a57fff216933845db5c117406bcc0ca1.png"/>
  <manifest:file-entry manifest:media-type="image/png" manifest:full-path="Pictures/f4efb0d4bb4a4714451ad62aea0f39c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femnet:howto:wlan-ios"/><text:bookmark-start text:name="__RefHeading___fem-wlan_unter_ios_einrichten_1"/><text:bookmark-start text:name="fem-wlan_unter_ios_einrichten"/>FeM-WLAN unter iOS einrichten<text:bookmark-end text:name="__RefHeading___fem-wlan_unter_ios_einrichten_1"/><text:bookmark-end text:name="fem-wlan_unter_ios_einrichten"/></text:h>
      <text:p text:style-name="Text_20_body">Für iOS-Geräte existiert ein <text:a xlink:type="simple" xlink:href="https://info.fem.tu-ilmenau.de/admindb-php/downloads/FeM-WLAN.mobileconfig" text:style-name="Internet_20_link" text:visited-style-name="Visited_20_Internet_20_Link">Konfigurationsprofil</text:a> (nur aus dem FeM-Net zugreifbar, beispielsweise aus dem FeM_Welcome WLAN), welches alle WLAN-Netze von der FeM auf deinem iOS-Gerät einrichtet.</text:p>
      <text:h text:style-name="Heading_20_2" text:outline-level="2"><text:bookmark-start text:name="__RefHeading___voraussetzungen_2"/><text:bookmark-start text:name="voraussetzungen"/>Voraussetzungen<text:bookmark-end text:name="__RefHeading___voraussetzungen_2"/><text:bookmark-end text:name="voraussetzungen"/></text:h>
      <text:p text:style-name="Text_20_body">Zunächst benötigst du einen <text:a xlink:type="simple" xlink:href="https://info.fem.tu-ilmenau.de/" text:style-name="Internet_20_link" text:visited-style-name="Visited_20_Internet_20_Link">MyInfo-Login</text:a> (nur aus dem FeM-Net zugreifbar, beispielsweise aus dem FeM_Welcome WLAN), für welchen du direkt nach deiner Anmeldung bei der FeM eine Mail bekommen haben solltest, die dich zum erstellen dieses Logins auffordert.</text:p>
      <text:p text:style-name="Text_20_body">Weiterhin benötigst du dein WLAN-Passwort. Dieses solltest du automatisch bekommen haben, nachdem du dein erstes WLAN-Gerät angemeldet hast.</text:p>
      <text:h text:style-name="Heading_20_2" text:outline-level="2"><text:bookmark-start text:name="__RefHeading___einrichtung_3"/><text:bookmark-start text:name="einrichtung"/>Einrichtung<text:bookmark-end text:name="__RefHeading___einrichtung_3"/><text:bookmark-end text:name="einrichtung"/></text:h>
      <text:p text:style-name="Text_20_body">Wenn du das Konfigurationsprofil heruntergeladen hast, musst du es noch einrichten. Dafür gibt es die folgende Bildstrecke:</text:p>
      <text:list text:style-name="Numbering_20_1" text:continue-numbering="false">
        <text:list-item>
          <text:p text:style-name="Numbering_20_1_Content_First"> Öffne die Einstellungen-App und gehe auf <text:span text:style-name="Source_20_Text">Allgemein</text:span></text:p>
          <text:list text:style-name="List_20_1">
            <text:list-item>
              <text:p text:style-name="List_20_1_Content"> <draw:frame draw:style-name="media" draw:name="0" text:anchor-type="as-char" draw:z-index="0" svg:width="10.583333333333cm" svg:height="22.903418803419cm"><draw:image xlink:href="Pictures/3aecebc38d79c8eb7c7e80d377d684f7.png" xlink:type="simple" xlink:show="embed" xlink:actuate="onLoad"/></draw:frame></text:p>
            </text:list-item>
          </text:list>
        </text:list-item>
        <text:list-item>
          <text:p text:style-name="Numbering_20_1_Content"> Gehe dann auf <text:span text:style-name="Source_20_Text">VPN und Geräteverwaltung</text:span> (fast ganz unten)</text:p>
          <text:list text:style-name="List_20_1">
            <text:list-item>
              <text:p text:style-name="List_20_1_Content"> <draw:frame draw:style-name="media" draw:name="1" text:anchor-type="as-char" draw:z-index="1" svg:width="10.583333333333cm" svg:height="22.903418803419cm"><draw:image xlink:href="Pictures/43a5f3a583a0415b227d57dda2ef40d4.png" xlink:type="simple" xlink:show="embed" xlink:actuate="onLoad"/></draw:frame></text:p>
            </text:list-item>
          </text:list>
        </text:list-item>
        <text:list-item>
          <text:p text:style-name="Numbering_20_1_Content"> Dann wähle das <text:span text:style-name="Source_20_Text">FeM-WLAN</text:span> Profil aus</text:p>
          <text:list text:style-name="List_20_1">
            <text:list-item>
              <text:p text:style-name="List_20_1_Content"> <draw:frame draw:style-name="media" draw:name="2" text:anchor-type="as-char" draw:z-index="2" svg:width="10.583333333333cm" svg:height="22.903418803419cm"><draw:image xlink:href="Pictures/5daae648555ee7610f2dffe2cd5c9b44.png" xlink:type="simple" xlink:show="embed" xlink:actuate="onLoad"/></draw:frame> </text:p>
            </text:list-item>
          </text:list>
        </text:list-item>
        <text:list-item>
          <text:p text:style-name="Numbering_20_1_Content"> Dann gehe oben auf <text:span text:style-name="Source_20_Text">Installieren</text:span></text:p>
          <text:list text:style-name="List_20_1">
            <text:list-item>
              <text:p text:style-name="List_20_1_Content"> <draw:frame draw:style-name="media" draw:name="3" text:anchor-type="as-char" draw:z-index="3" svg:width="10.583333333333cm" svg:height="22.903418803419cm"><draw:image xlink:href="Pictures/8ad41a4e9dd6e0e18eae6d9f8be43236.png" xlink:type="simple" xlink:show="embed" xlink:actuate="onLoad"/></draw:frame></text:p>
            </text:list-item>
          </text:list>
        </text:list-item>
        <text:list-item>
          <text:p text:style-name="Numbering_20_1_Content"> Nun erhältst du eine kurze Information darüber, was dieses Konfigurationsprofil tut und mit dem <text:span text:style-name="Source_20_Text">Fertig</text:span> oben kannst du mit der Einrichtung fortfahren</text:p>
        </text:list-item>
        <text:list-item>
          <text:p text:style-name="Numbering_20_1_Content"> Jetzt musst du den Code deines iOS-Gerätes eingeben, um das Profil zu installieren</text:p>
          <text:list text:style-name="List_20_1">
            <text:list-item>
              <text:p text:style-name="List_20_1_Content"> <draw:frame draw:style-name="media" draw:name="4" text:anchor-type="as-char" draw:z-index="4" svg:width="10.583333333333cm" svg:height="22.903418803419cm"><draw:image xlink:href="Pictures/9ece60f3887542ee5eaf098797321321.png" xlink:type="simple" xlink:show="embed" xlink:actuate="onLoad"/></draw:frame></text:p>
            </text:list-item>
          </text:list>
        </text:list-item>
        <text:list-item>
          <text:p text:style-name="Numbering_20_1_Content"> Dann musst du deinen MyInfo-Benutzernamen mit <text:span text:style-name="Source_20_Text">@auth.fem.tu-ilmenau.de</text:span> am Ende eingeben. In diesem Beispiel wäre der MyInfo-Benutzername <text:span text:style-name="Source_20_Text">xxx</text:span></text:p>
          <text:list text:style-name="List_20_1">
            <text:list-item>
              <text:p text:style-name="List_20_1_Content"> <draw:frame draw:style-name="media" draw:name="5" text:anchor-type="as-char" draw:z-index="5" svg:width="10.583333333333cm" svg:height="22.903418803419cm"><draw:image xlink:href="Pictures/310b640b17a13c3e48d4a149472f9391.png" xlink:type="simple" xlink:show="embed" xlink:actuate="onLoad"/></draw:frame></text:p>
            </text:list-item>
          </text:list>
        </text:list-item>
        <text:list-item>
          <text:p text:style-name="Numbering_20_1_Content"> Als nächstes musst du dein MyInfo-Passwort eingeben</text:p>
          <text:list text:style-name="List_20_1">
            <text:list-item>
              <text:p text:style-name="List_20_1_Content"> <draw:frame draw:style-name="media" draw:name="6" text:anchor-type="as-char" draw:z-index="6" svg:width="10.583333333333cm" svg:height="22.903418803419cm"><draw:image xlink:href="Pictures/a57fff216933845db5c117406bcc0ca1.png" xlink:type="simple" xlink:show="embed" xlink:actuate="onLoad"/></draw:frame></text:p>
            </text:list-item>
          </text:list>
        </text:list-item>
        <text:list-item>
          <text:p text:style-name="Numbering_20_1_Content"> Zum Schluss musst du noch dein WLAN-Passwort für das PSK-WLAN eingeben</text:p>
          <text:list text:style-name="List_20_1">
            <text:list-item>
              <text:p text:style-name="List_20_1_Content"> <draw:frame draw:style-name="media" draw:name="7" text:anchor-type="as-char" draw:z-index="7" svg:width="10.583333333333cm" svg:height="22.903418803419cm"><draw:image xlink:href="Pictures/f4efb0d4bb4a4714451ad62aea0f39c1.png" xlink:type="simple" xlink:show="embed" xlink:actuate="onLoad"/></draw:frame></text:p>
            </text:list-item>
          </text:list>
        </text:list-item>
        <text:list-item>
          <text:p text:style-name="Numbering_20_1_Content_Last"> Die Einrichtung ist nun abgeschlossen und du solltest nun sowohl das FeM.1X als auch das FeM.PSK-WLAN verwenden könn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femnet:howto:wlan-ios</dc:title>
  </office:meta>
</office:document-meta>
</file>