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mitmachen:start"/><text:bookmark-start text:name="__RefHeading___bei_der_fem_mitmachen_1"/><text:bookmark-start text:name="bei_der_fem_mitmachen"/>Bei der FeM mitmachen<text:bookmark-end text:name="__RefHeading___bei_der_fem_mitmachen_1"/><text:bookmark-end text:name="bei_der_fem_mitmachen"/></text:h>
      <text:h text:style-name="Heading_20_2" text:outline-level="2"><text:bookmark-start text:name="__RefHeading___bei_den_einzelnen_ressorts_mitmachen_2"/><text:bookmark-start text:name="bei_den_einzelnen_ressorts_mitmachen"/>Bei den einzelnen Ressorts mitmachen<text:bookmark-end text:name="__RefHeading___bei_den_einzelnen_ressorts_mitmachen_2"/><text:bookmark-end text:name="bei_den_einzelnen_ressorts_mitmachen"/></text:h>
      <text:list text:style-name="List_20_1" text:continue-numbering="false">
        <text:list-item>
          <text:p text:style-name="List_20_1_Content_First"> <text:a xlink:type="simple" xlink:href="https://wiki.fem.tu-ilmenau.de/public/mitmachen/istuff" text:style-name="Internet_20_link" text:visited-style-name="Visited_20_Internet_20_Link">Bei iSTUFF mitmachen</text:a></text:p>
        </text:list-item>
        <text:list-item>
          <text:p text:style-name="List_20_1_Content_Last"> <text:a xlink:type="simple" xlink:href="https://wiki.fem.tu-ilmenau.de/public/mitmachen/technik" text:style-name="Internet_20_link" text:visited-style-name="Visited_20_Internet_20_Link">Bei Technik mitmach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mitmachen:start</dc:title>
  </office:meta>
</office:document-meta>
</file>