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432"/><text:bookmark-start text:name="__RefHeading___devicearuba-ap-k432_1"/><text:bookmark-start text:name="devicearuba-ap-k432"/>Device: aruba-ap-k432<text:bookmark-end text:name="__RefHeading___devicearuba-ap-k432_1"/><text:bookmark-end text:name="devicearuba-ap-k43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30/" text:style-name="Internet_20_link" text:visited-style-name="Visited_20_Internet_20_Link">https://netbox.fem.tu-ilmenau.de/dcim/devices/1630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73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432</dc:title>
  </office:meta>
</office:document-meta>
</file>