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742"/><text:bookmark-start text:name="__RefHeading___devicearuba-ap-k742_1"/><text:bookmark-start text:name="devicearuba-ap-k742"/>Device: aruba-ap-k742<text:bookmark-end text:name="__RefHeading___devicearuba-ap-k742_1"/><text:bookmark-end text:name="devicearuba-ap-k74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47/" text:style-name="Internet_20_link" text:visited-style-name="Visited_20_Internet_20_Link">https://netbox.fem.tu-ilmenau.de/dcim/devices/1647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15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742</dc:title>
  </office:meta>
</office:document-meta>
</file>