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n01"/><text:bookmark-start text:name="__RefHeading___devicearuba-ap-n01_1"/><text:bookmark-start text:name="devicearuba-ap-n01"/>Device: aruba-ap-n01<text:bookmark-end text:name="__RefHeading___devicearuba-ap-n01_1"/><text:bookmark-end text:name="devicearuba-ap-n0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_Last"> Site: Block N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24:F2:7F:C4:51:9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N / Flur Dose L03 </text:p>
          </table:table-cell>
          <table:table-cell office:value-type="string" table:style-name="tablecell">
            <text:p text:style-name="tablealignleft"> n-switch-1 / E24 </text:p>
          </table:table-cell>
          <table:table-cell office:value-type="string" table:style-name="tablecell">
            <text:p text:style-name="tablealignleft"> 10.31.0.1/22 <text:line-break/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n01</dc:title>
  </office:meta>
</office:document-meta>
</file>