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n06"/><text:bookmark-start text:name="__RefHeading___devicearuba-ap-n06_1"/><text:bookmark-start text:name="devicearuba-ap-n06"/>Device: aruba-ap-n06<text:bookmark-end text:name="__RefHeading___devicearuba-ap-n06_1"/><text:bookmark-end text:name="devicearuba-ap-n0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N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80:8D:B7:C8:8B:0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N / Flur Dose L08 </text:p>
          </table:table-cell>
          <table:table-cell office:value-type="string" table:style-name="tablecell">
            <text:p text:style-name="tablealignleft"> n-switch-1 / G15 </text:p>
          </table:table-cell>
          <table:table-cell office:value-type="string" table:style-name="tablecell">
            <text:p text:style-name="tablealignleft"> 10.31.0.8/2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n06</dc:title>
  </office:meta>
</office:document-meta>
</file>