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p14"/><text:bookmark-start text:name="__RefHeading___devicearuba-ap-p14_1"/><text:bookmark-start text:name="devicearuba-ap-p14"/>Device: aruba-ap-p14<text:bookmark-end text:name="__RefHeading___devicearuba-ap-p14_1"/><text:bookmark-end text:name="devicearuba-ap-p14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_Last"> Site: Block P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P02 / 02-02-01-WLAN DG25/3.18 </text:p>
          </table:table-cell>
          <table:table-cell office:value-type="string" table:style-name="tablecell">
            <text:p text:style-name="tablealignleft"> p-switch-1 / C19 </text:p>
          </table:table-cell>
          <table:table-cell office:value-type="string" table:style-name="tablecell">
            <text:p text:style-name="tablealignleft"> 10.31.0.43/2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p14</dc:title>
  </office:meta>
</office:document-meta>
</file>