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b-br-keller_mm_unbekannt"/><text:bookmark-start text:name="__RefHeading___deviceb-br-kellermmunbekannt_1"/><text:bookmark-start text:name="deviceb-br-kellermmunbekannt"/>Device: B-Br-Keller/MM/unbekannt<text:bookmark-end text:name="__RefHeading___deviceb-br-kellermmunbekannt_1"/><text:bookmark-end text:name="deviceb-br-kellermmunbekannt"/></text:h>
      <text:list text:style-name="List_20_1" text:continue-numbering="false">
        <text:list-item>
          <text:p text:style-name="List_20_1_Content_First"> Role: Patchpanel Glas Multimode</text:p>
        </text:list-item>
        <text:list-item>
          <text:p text:style-name="List_20_1_Content"> Site: Block B</text:p>
        </text:list-item>
        <text:list-item>
          <text:p text:style-name="List_20_1_Content_Last"> URL: <text:a xlink:type="simple" xlink:href="https://netbox.fem.tu-ilmenau.de/dcim/devices/405/" text:style-name="Internet_20_link" text:visited-style-name="Visited_20_Internet_20_Link">https://netbox.fem.tu-ilmenau.de/dcim/devices/40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01/0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03/04 </text:p>
          </table:table-cell>
          <table:table-cell office:value-type="string" table:style-name="tablecell"/>
          <table:table-cell office:value-type="string" table:style-name="tablecell">
            <text:p text:style-name="tablealignright">  B-Br-Keller/MM/unbekannt / Port 07/08 </text:p>
          </table:table-cell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05/0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07/08 </text:p>
          </table:table-cell>
          <table:table-cell office:value-type="string" table:style-name="tablecell"/>
          <table:table-cell office:value-type="string" table:style-name="tablecell">
            <text:p text:style-name="tablealignright">  B-Br-Keller/MM/unbekannt / Port 03/04 </text:p>
          </table:table-cell>
          <table:table-cell office:value-type="string" table:style-name="tablecell">
            <text:p text:style-name="tablealignleft"> Rear / 4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b-br-keller_mm_unbekannt</dc:title>
  </office:meta>
</office:document-meta>
</file>