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bergfest-wiese_sm_fahrradwerkstatt"/><text:bookmark-start text:name="__RefHeading___devicebergfest-wiesesmfahrradwerkstatt_1"/><text:bookmark-start text:name="devicebergfest-wiesesmfahrradwerkstatt"/>Device: Bergfest-Wiese/SM/Fahrradwerkstatt<text:bookmark-end text:name="__RefHeading___devicebergfest-wiesesmfahrradwerkstatt_1"/><text:bookmark-end text:name="devicebergfest-wiesesmfahrradwerkstatt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ergfestwiese</text:p>
        </text:list-item>
        <text:list-item>
          <text:p text:style-name="List_20_1_Content_Last"> URL: <text:a xlink:type="simple" xlink:href="https://netbox.fem.tu-ilmenau.de/dcim/devices/1583/" text:style-name="Internet_20_link" text:visited-style-name="Visited_20_Internet_20_Link">https://netbox.fem.tu-ilmenau.de/dcim/devices/1583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duplex-port-1 </text:p>
          </table:table-cell>
          <table:table-cell office:value-type="string" table:style-name="tablecell">
            <text:p text:style-name="tablealignleft"> Kaputt </text:p>
          </table:table-cell>
          <table:table-cell office:value-type="string" table:style-name="tablecell"/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duplex-port-2 </text:p>
          </table:table-cell>
          <table:table-cell office:value-type="string" table:style-name="tablecell">
            <text:p text:style-name="tablealignleft"> Genutzt für Bergfest 2026, grüne Faser </text:p>
          </table:table-cell>
          <table:table-cell office:value-type="string" table:style-name="tablecell"/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duplex-port-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duplex-port-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duplex-port-5 </text:p>
          </table:table-cell>
          <table:table-cell office:value-type="string" table:style-name="tablecell">
            <text:p text:style-name="tablealignleft"> Genutzt für Bergfest 2026, weiße Faser </text:p>
          </table:table-cell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duplex-port-6 </text:p>
          </table:table-cell>
          <table:table-cell office:value-type="string" table:style-name="tablecell">
            <text:p text:style-name="tablealignleft"> Kaputt </text:p>
          </table:table-cell>
          <table:table-cell office:value-type="string" table:style-name="tablecell"/>
          <table:table-cell office:value-type="string" table:style-name="tablecell">
            <text:p text:style-name="tablealignleft"> Rear / 6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Fahrradwerkstatt/SM/M-Br+Bergfest-Wiese / Rear Wiese Uplink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bergfest-wiese_sm_fahrradwerkstatt</dc:title>
  </office:meta>
</office:document-meta>
</file>