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big-daddy"/><text:bookmark-start text:name="__RefHeading___devicebig-daddy_1"/><text:bookmark-start text:name="devicebig-daddy"/>Device: big-daddy<text:bookmark-end text:name="__RefHeading___devicebig-daddy_1"/><text:bookmark-end text:name="devicebig-daddy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Zusebau</text:p>
        </text:list-item>
        <text:list-item>
          <text:p text:style-name="List_20_1_Content_Last"> URL: <text:a xlink:type="simple" xlink:href="https://netbox.fem.tu-ilmenau.de/dcim/devices/789/" text:style-name="Internet_20_link" text:visited-style-name="Visited_20_Internet_20_Link">https://netbox.fem.tu-ilmenau.de/dcim/devices/78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thernet 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Zuse-Br-2029-G/K/A / Port 2029BO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therne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Zuse-Br-2029-G/K/A / Port 2029BO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la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(circuit) Termination A: Zusebau </text:p>
          </table:table-cell>
          <table:table-cell office:value-type="string" table:style-name="tablecell">
            <text:p text:style-name="tablealignleft"> DFN/TUIL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PMI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Zuse-Br-2029-G/K/A / Port 2029BO3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big-daddy</dc:title>
  </office:meta>
</office:document-meta>
</file>