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femap0110"/><text:bookmark-start text:name="__RefHeading___devicefemap0110_1"/><text:bookmark-start text:name="devicefemap0110"/>Device: femap0110<text:bookmark-end text:name="__RefHeading___devicefemap0110_1"/><text:bookmark-end text:name="devicefemap0110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_Last"> Site: Fahrradwerkstatt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LAN </text:p>
          </table:table-cell>
          <table:table-cell office:value-type="string" table:style-name="tablecell"/>
          <table:table-cell office:value-type="string" table:style-name="tablecell">
            <text:p text:style-name="tablealignleft"> None </text:p>
          </table:table-cell>
          <table:table-cell office:value-type="string" table:style-name="tablecell">
            <text:p text:style-name="tablealignleft"> None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AN </text:p>
          </table:table-cell>
          <table:table-cell office:value-type="string" table:style-name="tablecell"/>
          <table:table-cell office:value-type="string" table:style-name="tablecell">
            <text:p text:style-name="tablealignleft"> None </text:p>
          </table:table-cell>
          <table:table-cell office:value-type="string" table:style-name="tablecell">
            <text:p text:style-name="tablealignleft"> None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fahrradwerkstatt-switch-1 / 1 </text:p>
          </table:table-cell>
          <table:table-cell office:value-type="string" table:style-name="tablecell">
            <text:p text:style-name="tablealignleft"> fahrradwerkstatt-switch-1 / 1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femap0110</dc:title>
  </office:meta>
</office:document-meta>
</file>