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k-br-4c_k_6"/><text:bookmark-start text:name="__RefHeading___devicek-br-4ck6_1"/><text:bookmark-start text:name="devicek-br-4ck6"/>Device: K-Br-4c/K/6<text:bookmark-end text:name="__RefHeading___devicek-br-4ck6_1"/><text:bookmark-end text:name="devicek-br-4ck6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541/" text:style-name="Internet_20_link" text:visited-style-name="Visited_20_Internet_20_Link">https://netbox.fem.tu-ilmenau.de/dcim/devices/54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 / 1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3 / 1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4 / 1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5 / 1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6 / 1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7 / 1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8 / 1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9 / 1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0 / 1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1 / 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2 / 1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3 / 1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4 / 1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5 / 1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6 / 1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7 / 1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8 / 1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9 / 1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0 / 1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1 / 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2 / 1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3 / 1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4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4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k-br-4c_k_6</dc:title>
  </office:meta>
</office:document-meta>
</file>