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l-switch-2"/><text:bookmark-start text:name="__RefHeading___devicel-switch-2_1"/><text:bookmark-start text:name="devicel-switch-2"/>Device: l-switch-2<text:bookmark-end text:name="__RefHeading___devicel-switch-2_1"/><text:bookmark-end text:name="devicel-switch-2"/></text:h>
      <text:list text:style-name="List_20_1" text:continue-numbering="false">
        <text:list-item>
          <text:p text:style-name="List_20_1_Content_First"> Role: Access Switch</text:p>
        </text:list-item>
        <text:list-item>
          <text:p text:style-name="List_20_1_Content"> Site: Block L</text:p>
        </text:list-item>
        <text:list-item>
          <text:p text:style-name="List_20_1_Content_Last"> URL: <text:a xlink:type="simple" xlink:href="https://netbox.fem.tu-ilmenau.de/dcim/devices/150/" text:style-name="Internet_20_link" text:visited-style-name="Visited_20_Internet_20_Link">https://netbox.fem.tu-ilmenau.de/dcim/devices/150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A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1 / Port 7/2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1 / Port 7/3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1 / Port 7/4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1 / Port 17/1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5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1 / Port 17/2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6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1 / Port 17/3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7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1 / Port 17/4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8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1 / Port 7/5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9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1 / Port 7/6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1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1 / Port 7/7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1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1 / Port 7/8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1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1 / Port 17/5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1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1 / Port 17/6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1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1 / Port 17/7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15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1 / Port 17/8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16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1 / Port 7/9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17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1 / Port 7/10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18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1 / Port 7/11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19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1 / Port 7/12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2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2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SM/L-Br-8a / Port 01/02 </text:p>
          </table:table-cell>
          <table:table-cell office:value-type="string" table:style-name="tablecell">
            <text:p text:style-name="tablealignleft"> newdawn / 1/1/22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2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Ford-Prefect / Glas </text:p>
          </table:table-cell>
          <table:table-cell office:value-type="string" table:style-name="tablecell">
            <text:p text:style-name="tablealignleft"> Ford-Prefect / Glas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2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backupng1 / enp7s0f0 </text:p>
          </table:table-cell>
          <table:table-cell office:value-type="string" table:style-name="tablecell">
            <text:p text:style-name="tablealignleft"> backupng1 / enp7s0f0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2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1 / Port 17/10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1 / Port 17/11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1 / Port 17/12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1 / Port 7/13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5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1 / Port 7/14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6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1 / Port 7/15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7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1 / Port 7/16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8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1 / Port 17/13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9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1 / Port 17/14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1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1 / Port 17/15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1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1 / Port 17/16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1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1 / Port 7/17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1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1 / Port 7/18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1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1 / Port 7/19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15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1 / Port 7/20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16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1 / Port 17/17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17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1 / Port 17/18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18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1 / Port 17/19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19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1 / Port 17/20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2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1 / Port 17/9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2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8a/2 / Port 21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2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8a/2 / Port 22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2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2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8a/2 / Port 24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8b/1 / Port 1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8b/2 / Port 1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8b/1 / Port 2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8b/2 / Port 2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5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8b/1 / Port 3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6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8b/2 / Port 3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7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8b/1 / Port 4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8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8b/2 / Port 4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9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8b/1 / Port 5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1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8b/2 / Port 5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1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8b/1 / Port 6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1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8b/2 / Port 6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1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8b/1 / Port 7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1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8b/2 / Port 7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15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8b/1 / Port 8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16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8b/2 / Port 8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17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8b/1 / Port 9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18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8b/2 / Port 9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19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8b/1 / Port 10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2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8b/2 / Port 10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2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8b/1 / Port 11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2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8b/2 / Port 11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2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8b/1 / Port 12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2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8b/2 / Port 12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8b/1 / Port 13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8b/2 / Port 13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8b/1 / Port 14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8b/2 / Port 14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5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8b/1 / Port 15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6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8b/2 / Port 15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7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8b/1 / Port 16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8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8b/2 / Port 16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9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8b/1 / Port 17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1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8b/2 / Port 17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1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8b/1 / Port 18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1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8b/2 / Port 18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1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8b/1 / Port 19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1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8b/2 / Port 19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15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8b/1 / Port 20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16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8b/2 / Port 20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17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8b/1 / Port 21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18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8b/2 / Port 21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19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8b/1 / Port 22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2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8b/2 / Port 22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2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8b/1 / Port 23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2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8b/2 / Port 23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2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8b/1 / Port 24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2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8b/2 / Port 24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8a/1 / Port 1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8a/1 / Port 4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8a/1 / Port 3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8a/2 / Port 1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5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8a/2 / Port 2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6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8a/2 / Port 3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7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8a/2 / Port 4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8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8a/1 / Port 5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9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8a/1 / Port 6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1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8a/1 / Port 7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1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8a/1 / Port 8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1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8a/2 / Port 5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1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8a/2 / Port 6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1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8a/2 / Port 8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15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8a/2 / Port 7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16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8a/1 / Port 9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17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8a/1 / Port 10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18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8a/1 / Port 11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19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8a/1 / Port 12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2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8a/2 / Port 9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2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8a/2 / Port 10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2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8a/2 / Port 11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2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8a/2 / Port 12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2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8a/1 / Port 2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F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8a/1 / Port 14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F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8a/1 / Port 15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F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8a/1 / Port 16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F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8a/2 / Port 13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F5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8a/2 / Port 14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F6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8a/2 / Port 15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F7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8a/2 / Port 16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F8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8a/1 / Port 17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F9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8a/1 / Port 18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F1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8a/1 / Port 19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F1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8a/1 / Port 20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F1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8a/2 / Port 17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F1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8a/2 / Port 18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F1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8a/2 / Port 19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F15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8a/2 / Port 20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F16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F17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F18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8a/1 / Port 21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F19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F2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F2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8a/1 / Port 13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F2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8a/1 / Port 22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F2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8a/1 / Port 23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F2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8a/1 / Port 24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G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8d/1 / Port 1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G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8d/2 / Port 1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G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8d/1 / Port 2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G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8d/2 / Port 2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G5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8d/1 / Port 3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G6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8d/2 / Port 3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G7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8d/1 / Port 4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G8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8d/2 / Port 4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G9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8d/1 / Port 5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G1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8d/2 / Port 5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G1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8d/1 / Port 6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G1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8d/2 / Port 6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G1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8d/1 / Port 7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G1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8d/2 / Port 7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G15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8d/1 / Port 8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G16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8d/2 / Port 8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G17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8d/1 / Port 9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G18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8d/2 / Port 9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G19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8d/1 / Port 10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G2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8d/2 / Port 10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G2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8d/1 / Port 11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G2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8d/2 / Port 11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G2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8d/1 / Port 12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G2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8d/2 / Port 12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H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8d/1 / Port 13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H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8d/2 / Port 13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H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8d/1 / Port 14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H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8d/2 / Port 14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H5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8d/1 / Port 15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H6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8d/2 / Port 15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H7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8d/1 / Port 16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H8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8d/2 / Port 16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H9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8d/1 / Port 17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H1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8d/2 / Port 17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H1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8d/1 / Port 18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H1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8d/2 / Port 18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H1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8d/1 / Port 19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H1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8d/2 / Port 19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H15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8d/1 / Port 20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H16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8d/2 / Port 20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H17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8d/1 / Port 21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H18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8d/2 / Port 21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H19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8d/1 / Port 22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H2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8d/2 / Port 22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H2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8d/1 / Port 23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H2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8d/2 / Port 23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H2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8d/1 / Port 24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H2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8d/2 / Port 24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I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6a/1 / Port 1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I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6a/2 / Port 1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I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I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6a/2 / Port 2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I5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6a/1 / Port 3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I6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6a/2 / Port 3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I7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6a/1 / Port 4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I8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6a/2 / Port 4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I9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6a/1 / Port 5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I1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6a/2 / Port 5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I1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6a/1 / Port 6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I1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6a/2 / Port 6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I1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6a/1 / Port 7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I1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6a/2 / Port 7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I15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6a/1 / Port 8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I16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6a/2 / Port 8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I17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6a/1 / Port 9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I18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6a/2 / Port 9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I19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6a/1 / Port 10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I2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6a/2 / Port 10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I2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6a/1 / Port 11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I2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6a/2 / Port 11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I2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6a/1 / Port 12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I2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6a/2 / Port 12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J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6a/1 / Port 13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J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6a/2 / Port 13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J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6a/1 / Port 14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J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6a/2 / Port 14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J5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6a/1 / Port 15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J6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6a/2 / Port 15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J7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6a/1 / Port 16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J8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6a/2 / Port 16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J9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6a/1 / Port 17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J1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6a/2 / Port 17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J1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6a/1 / Port 18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J1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6a/2 / Port 18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J1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6a/1 / Port 19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J1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6a/2 / Port 19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J15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6a/1 / Port 20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J16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6a/2 / Port 20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J17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6a/1 / Port 21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J18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6a/2 / Port 21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J19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6a/1 / Port 22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J2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6a/2 / Port 22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J2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6a/1 / Port 23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J2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J2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c/K/L-Br-6a/1 / Port 24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J2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backupng1 / IPMI </text:p>
          </table:table-cell>
          <table:table-cell office:value-type="string" table:style-name="tablecell">
            <text:p text:style-name="tablealignleft"> backupng1 / IPMI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Out Of Band Management Port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vlan81 </text:p>
          </table:table-cell>
          <table:table-cell office:value-type="string" table:style-name="tablecell"/>
          <table:table-cell office:value-type="string" table:style-name="tablecell">
            <text:p text:style-name="tablealignleft"> Access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netbox.fem.tu-ilmenau.de/ipam/vlans/1/" text:style-name="Internet_20_link" text:visited-style-name="Visited_20_Internet_20_Link">Management (81)</text:a>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10.42.54.2/16 <text:line-break/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l-switch-2</dc:title>
  </office:meta>
</office:document-meta>
</file>