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lagerregal"/><text:bookmark-start text:name="__RefHeading___devicelagerregal_1"/><text:bookmark-start text:name="devicelagerregal"/>Device: lagerregal<text:bookmark-end text:name="__RefHeading___devicelagerregal_1"/><text:bookmark-end text:name="devicelagerregal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688/" text:style-name="Internet_20_link" text:visited-style-name="Visited_20_Internet_20_Link">https://netbox.fem.tu-ilmenau.de/dcim/devices/168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IPMI </text:p>
          </table:table-cell>
          <table:table-cell office:value-type="string" table:style-name="tablecell">
            <text:p text:style-name="tablealignleft"> IPMI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o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C:1F:6B:E9:74:0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o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C:1F:6B:E9:74:0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lagerregal / eno2 </text:p>
          </table:table-cell>
          <table:table-cell office:value-type="string" table:style-name="tablecell">
            <text:p text:style-name="tablealignleft"> i-switch-1 / H5 </text:p>
          </table:table-cell>
          <table:table-cell office:value-type="string" table:style-name="tablecell">
            <text:p text:style-name="tablealignleft"> 10.13.0.150/16 <text:line-break/>2001:638:904:ffd2:f410:ff:feb9:e5ec/64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lagerregal</dc:title>
  </office:meta>
</office:document-meta>
</file>