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q-br_k_e"/><text:bookmark-start text:name="__RefHeading___deviceq-brke_1"/><text:bookmark-start text:name="deviceq-brke"/>Device: Q-Br/K/E<text:bookmark-end text:name="__RefHeading___deviceq-brke_1"/><text:bookmark-end text:name="deviceq-brke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564/" text:style-name="Internet_20_link" text:visited-style-name="Visited_20_Internet_20_Link">https://netbox.fem.tu-ilmenau.de/dcim/devices/56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 </text:p>
          </table:table-cell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 </text:p>
          </table:table-cell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3 </text:p>
          </table:table-cell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4 </text:p>
          </table:table-cell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5 </text:p>
          </table:table-cell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6 </text:p>
          </table:table-cell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7 </text:p>
          </table:table-cell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8 </text:p>
          </table:table-cell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9 </text:p>
          </table:table-cell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0 </text:p>
          </table:table-cell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1 </text:p>
          </table:table-cell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2 </text:p>
          </table:table-cell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3 </text:p>
          </table:table-cell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4 </text:p>
          </table:table-cell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5 </text:p>
          </table:table-cell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6 </text:p>
          </table:table-cell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7 </text:p>
          </table:table-cell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8 </text:p>
          </table:table-cell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19 </text:p>
          </table:table-cell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0 </text:p>
          </table:table-cell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1 </text:p>
          </table:table-cell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2 </text:p>
          </table:table-cell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3 </text:p>
          </table:table-cell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>
            <text:p text:style-name="tablealignright">  Q-Br/K/E / Port 24 </text:p>
          </table:table-cell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0-1 Dose IT2-PF2-1 Rear </text:p>
          </table:table-cell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0-2 Dose IT2-PF2-2 Rear </text:p>
          </table:table-cell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0-3 Dose IT2-PF2-3 Rear </text:p>
          </table:table-cell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1-1 Dose IT2-PF2-4 Rear </text:p>
          </table:table-cell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2-1 Dose IT2-PF2-5 Rear </text:p>
          </table:table-cell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12-2 Dose IT2-PF2-6 Rear </text:p>
          </table:table-cell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1-01-0 Dose IT2-PF2-7 Rear </text:p>
          </table:table-cell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13-0 Dose IT2-PF2-8 Rear </text:p>
          </table:table-cell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1-0 Dose IT2-PF2-9 Rear </text:p>
          </table:table-cell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2-1 Dose IT2-PF2-10 Rear </text:p>
          </table:table-cell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2-2 Dose IT2-PF2-11 Rear </text:p>
          </table:table-cell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3-1 Dose IT2-PF2-12 Rear </text:p>
          </table:table-cell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3-2 Dose IT2-PF2-13 Rear </text:p>
          </table:table-cell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4-1 Dose IT2-PF2-14 Rear </text:p>
          </table:table-cell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4-2 Dose IT2-PF2-15 Rear </text:p>
          </table:table-cell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5-0 Dose IT2-PF2-16 Rear </text:p>
          </table:table-cell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6-1 Dose IT2-PF2-17 Rear </text:p>
          </table:table-cell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6-2 Dose IT2-PF2-18 Rear </text:p>
          </table:table-cell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6-3 Dose IT2-PF2-19 Rear </text:p>
          </table:table-cell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7-1 Dose IT2-PF2-20 Rear </text:p>
          </table:table-cell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7-2 Dose IT2-PF2-21 Rear </text:p>
          </table:table-cell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7-3 Dose IT2-PF2-22 Rear </text:p>
          </table:table-cell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8-0 Dose IT2-PF2-23 Rear </text:p>
          </table:table-cell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>
            <text:p text:style-name="tablealignleft"> Hausaufgang Q / Hausaufgang Q 00-09-1 Dose IT2-PF2-24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q-br_k_e</dc:title>
  </office:meta>
</office:document-meta>
</file>