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schnittzel"/><text:bookmark-start text:name="__RefHeading___deviceschnittzel_1"/><text:bookmark-start text:name="deviceschnittzel"/>Device: Schnittzel<text:bookmark-end text:name="__RefHeading___deviceschnittzel_1"/><text:bookmark-end text:name="deviceschnittzel"/></text:h>
      <text:list text:style-name="List_20_1" text:continue-numbering="false">
        <text:list-item>
          <text:p text:style-name="List_20_1_Content_First"> Role: Server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827/" text:style-name="Internet_20_link" text:visited-style-name="Visited_20_Internet_20_Link">https://netbox.fem.tu-ilmenau.de/dcim/devices/827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Glas 1 </text:p>
          </table:table-cell>
          <table:table-cell office:value-type="string" table:style-name="tablecell">
            <text:p text:style-name="tablealignleft"> Gehört zu bond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I-Br/SM/L-Br-6d / Port 3/4 </text:p>
          </table:table-cell>
          <table:table-cell office:value-type="string" table:style-name="tablecell">
            <text:p text:style-name="tablealignleft"> l-switch-1 / A2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las 2 </text:p>
          </table:table-cell>
          <table:table-cell office:value-type="string" table:style-name="tablecell">
            <text:p text:style-name="tablealignleft"> Gehört zu bond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atchpanel I-Br/SM/L-Br-6d / Port 5/6 </text:p>
          </table:table-cell>
          <table:table-cell office:value-type="string" table:style-name="tablecell">
            <text:p text:style-name="tablealignleft"> l-switch-1 / A2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PMI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-switch-1 / I21 </text:p>
          </table:table-cell>
          <table:table-cell office:value-type="string" table:style-name="tablecell">
            <text:p text:style-name="tablealignleft"> i-switch-1 / I2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upfer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-switch-1 / I19 </text:p>
          </table:table-cell>
          <table:table-cell office:value-type="string" table:style-name="tablecell">
            <text:p text:style-name="tablealignleft"> i-switch-1 / I19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upfer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ond0 </text:p>
          </table:table-cell>
          <table:table-cell office:value-type="string" table:style-name="tablecell">
            <text:p text:style-name="tablealignleft"> Kombiniertes Netzwerkinterfac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42.55.125/16 <text:line-break/>141.24.55.125/23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schnittzel</dc:title>
  </office:meta>
</office:document-meta>
</file>