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orch"/><text:bookmark-start text:name="__RefHeading___devicestorch_1"/><text:bookmark-start text:name="devicestorch"/>Device: storch<text:bookmark-end text:name="__RefHeading___devicestorch_1"/><text:bookmark-end text:name="devicestorch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336/" text:style-name="Internet_20_link" text:visited-style-name="Visited_20_Internet_20_Link">https://netbox.fem.tu-ilmenau.de/dcim/devices/33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>
            <text:p text:style-name="tablealignleft"> Access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etbox.fem.tu-ilmenau.de/ipam/vlans/1/" text:style-name="Internet_20_link" text:visited-style-name="Visited_20_Internet_20_Link">Management (81)</text:a> </text:p>
          </table:table-cell>
          <table:table-cell office:value-type="string" table:style-name="tablecell"/>
          <table:table-cell office:value-type="string" table:style-name="tablecell">
            <text:p text:style-name="tablealignleft"> E-Br/K/Serverpanel-Rear / Port 19 </text:p>
          </table:table-cell>
          <table:table-cell office:value-type="string" table:style-name="tablecell">
            <text:p text:style-name="tablealignleft"> e-switch-1 / F10 </text:p>
          </table:table-cell>
          <table:table-cell office:value-type="string" table:style-name="tablecell">
            <text:p text:style-name="tablealignleft"> 10.42.41.210/16 <text:line-break/> </text:p>
          </table:table-cell>
        </table:table-row>
        <table:table-row>
          <table:table-cell office:value-type="string" table:style-name="tablecell">
            <text:p text:style-name="tablealignleft"> igb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-Br/K/Serverpanel-Rear / Port 17 </text:p>
          </table:table-cell>
          <table:table-cell office:value-type="string" table:style-name="tablecell">
            <text:p text:style-name="tablealignleft"> e-switch-1 / F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gb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-Br/K/Serverpanel-Rear / Port 18 </text:p>
          </table:table-cell>
          <table:table-cell office:value-type="string" table:style-name="tablecell">
            <text:p text:style-name="tablealignleft"> e-switch-1 / F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gg0 </text:p>
          </table:table-cell>
          <table:table-cell office:value-type="string" table:style-name="tablecell"/>
          <table:table-cell office:value-type="string" table:style-name="tablecell">
            <text:p text:style-name="tablealignleft"> Tagged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etbox.fem.tu-ilmenau.de/ipam/vlans/6/" text:style-name="Internet_20_link" text:visited-style-name="Visited_20_Internet_20_Link">Block E (86)</text:a> </text:p>
          </table:table-cell>
          <table:table-cell office:value-type="string" table:style-name="tablecell">
            <text:p text:style-name="tablealignleft"> <text:a xlink:type="simple" xlink:href="https://netbox.fem.tu-ilmenau.de/ipam/vlans/1/" text:style-name="Internet_20_link" text:visited-style-name="Visited_20_Internet_20_Link">Management (81)</text:a> <text:line-break/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41.21/16 <text:line-break/>141.24.41.21/24 <text:line-break/>2001:638:904:ffc4:ec4:7aff:fe68:8a5a/64 <text:line-break/>2001:638:904:ffcd:ec4:7aff:fe68:8a5b/64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orch</dc:title>
  </office:meta>
</office:document-meta>
</file>